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Times New Roman" svg:font-family="&quot;Times New Roman&quot;"/>
    <style:font-face style:name="Arial" svg:font-family="Arial"/>
  </office:font-face-decls>
  <office:automatic-styles>
    <style:style style:name="ce1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3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end" fo:margin-right="0.353cm"/>
    </style:style>
    <style:style style:name="ce5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6" style:family="table-cell" style:parent-style-name="Default" style:data-style-name="N36">
      <style:table-cell-properties fo:border="thin solid #000000" style:vertical-align="top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7" style:family="table-cell" style:parent-style-name="Default" style:data-style-name="N4">
      <style:table-cell-properties fo:border="thin solid #000000" style:vertical-align="top" style:shrink-to-fit="true" style:repeat-content="false"/>
      <style:paragraph-properties fo:text-align="end" fo:margin-right="0cm"/>
      <style:text-properties style:font-name="Arial" style:font-name-asian="Arial" style:font-name-complex="Arial" style:font-family-generic="swiss"/>
    </style:style>
    <style:style style:name="ce8" style:family="table-cell" style:parent-style-name="Default" style:data-style-name="N4">
      <style:table-cell-properties fo:border="thin solid #000000" style:vertical-align="top" style:shrink-to-fit="true" style:repeat-content="false"/>
      <style:paragraph-properties fo:text-align="end" fo:margin-right="0cm"/>
      <style:text-properties style:font-name="Arial" style:font-name-asian="Arial" style:font-name-complex="Arial" fo:font-weight="bold" style:font-weight-asian="bold" style:font-weight-complex="bold" style:font-family-generic="swiss"/>
    </style:style>
    <style:style style:name="ce9" style:family="table-cell" style:parent-style-name="Default" style:data-style-name="N0">
      <style:table-cell-properties fo:border-top="thin solid #F0F4F8" fo:border-bottom="thin solid #F0F4F8" fo:border-left="none" fo:border-right="thin solid #E1E7EF" style:vertical-align="top" fo:wrap-option="wrap" style:repeat-content="false"/>
      <style:paragraph-properties fo:text-align="start" fo:margin-left="0cm"/>
    </style:style>
    <style:style style:name="ce10" style:family="table-cell" style:parent-style-name="Default" style:data-style-name="N0">
      <style:table-cell-properties style:vertical-align="top" fo:wrap-option="wrap" style:repeat-content="false"/>
      <style:paragraph-properties fo:text-align="center"/>
    </style:style>
    <style:style style:name="ce11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</style:style>
    <style:style style:name="ce1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center"/>
    </style:style>
    <style:style style:name="ce17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</style:style>
    <style:style style:name="ce1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1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20" style:family="table-cell" style:parent-style-name="Default" style:data-style-name="N1">
      <style:table-cell-properties fo:border-top="thin solid #000000" fo:border-bottom="thin solid #000000" fo:border-left="thin solid #000000" fo:border-right="none" style:vertical-align="top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1" style:family="table-cell" style:parent-style-name="Default" style:data-style-name="N1">
      <style:table-cell-properties fo:border-top="thin solid #000000" fo:border-bottom="thin solid #000000" fo:border-left="none" fo:border-right="none" style:vertical-align="top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2" style:family="table-cell" style:parent-style-name="Default" style:data-style-name="N1">
      <style:table-cell-properties fo:border-top="thin solid #000000" fo:border-bottom="thin solid #000000" fo:border-left="none" fo:border-right="thin solid #000000" style:vertical-align="top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23" style:family="table-cell" style:parent-style-name="Default" style:data-style-name="N0">
      <style:table-cell-properties style:vertical-align="automatic" fo:wrap-option="wrap" style:repeat-content="false"/>
      <style:paragraph-properties fo:text-align="start" fo:margin-left="0cm"/>
    </style:style>
    <style:style style:name="ce2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12.355cm"/>
      <style:text-properties fo:color="#000000" style:font-name="Arial" style:font-name-asian="Arial" style:font-name-complex="Arial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12.355cm"/>
      <style:text-properties fo:color="#000000" style:font-name="Arial" style:font-name-asian="Arial" style:font-name-complex="Arial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12.355cm"/>
      <style:text-properties fo:color="#000000" style:font-name="Arial" style:font-name-asian="Arial" style:font-name-complex="Arial"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9.178cm"/>
      <style:text-properties fo:color="#000000" style:font-name="Arial" style:font-name-asian="Arial" style:font-name-complex="Arial" fo:font-weight="bold" style:font-weight-asian="bold" style:font-weight-complex="bold"/>
    </style:style>
    <style:style style:name="ce28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9.178cm"/>
      <style:text-properties fo:color="#000000" style:font-name="Arial" style:font-name-asian="Arial" style:font-name-complex="Arial" fo:font-weight="bold" style:font-weight-asian="bold" style:font-weight-complex="bold"/>
    </style:style>
    <style:style style:name="ce2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9.178cm"/>
      <style:text-properties fo:color="#000000" style:font-name="Arial" style:font-name-asian="Arial" style:font-name-complex="Arial" fo:font-weight="bold" style:font-weight-asian="bold" style:font-weight-complex="bold"/>
    </style:style>
    <style:style style:name="ce30" style:family="table-cell" style:parent-style-name="Default" style:data-style-name="N4">
      <style:table-cell-properties fo:border-top="thin solid #000000" fo:border-bottom="thin solid #000000" fo:border-left="thin solid #000000" fo:border-right="none" style:vertical-align="top" style:shrink-to-fit="true" style:repeat-content="false"/>
      <style:paragraph-properties fo:text-align="start" fo:margin-left="3.53cm"/>
      <style:text-properties style:font-name="Arial" style:font-name-asian="Arial" style:font-name-complex="Arial" style:font-family-generic="swiss"/>
    </style:style>
    <style:style style:name="ce31" style:family="table-cell" style:parent-style-name="Default" style:data-style-name="N4">
      <style:table-cell-properties fo:border-top="thin solid #000000" fo:border-bottom="thin solid #000000" fo:border-left="none" fo:border-right="thin solid #000000" style:vertical-align="top" style:shrink-to-fit="true" style:repeat-content="false"/>
      <style:paragraph-properties fo:text-align="start" fo:margin-left="3.53cm"/>
      <style:text-properties style:font-name="Arial" style:font-name-asian="Arial" style:font-name-complex="Arial" style:font-family-generic="swiss"/>
    </style:style>
    <style:style style:name="ce3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6.707cm"/>
      <style:text-properties fo:color="#000000" style:font-name="Arial" style:font-name-asian="Arial" style:font-name-complex="Arial" fo:font-weight="bold" style:font-weight-asian="bold" style:font-weight-complex="bold"/>
    </style:style>
    <style:style style:name="ce33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6.707cm"/>
      <style:text-properties fo:color="#000000" style:font-name="Arial" style:font-name-asian="Arial" style:font-name-complex="Arial" fo:font-weight="bold" style:font-weight-asian="bold" style:font-weight-complex="bold"/>
    </style:style>
    <style:style style:name="ce3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6.707cm"/>
      <style:text-properties fo:color="#000000" style:font-name="Arial" style:font-name-asian="Arial" style:font-name-complex="Arial" fo:font-weight="bold" style:font-weight-asian="bold" style:font-weight-complex="bold"/>
    </style:style>
    <style:style style:name="ce3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start" fo:margin-left="7.766cm"/>
      <style:text-properties fo:color="#000000" style:font-name="Arial" style:font-name-asian="Arial" style:font-name-complex="Arial" fo:font-weight="bold" style:font-weight-asian="bold" style:font-weight-complex="bold"/>
    </style:style>
    <style:style style:name="ce36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start" fo:margin-left="7.766cm"/>
      <style:text-properties fo:color="#000000" style:font-name="Arial" style:font-name-asian="Arial" style:font-name-complex="Arial" fo:font-weight="bold" style:font-weight-asian="bold" style:font-weight-complex="bold"/>
    </style:style>
    <style:style style:name="ce3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start" fo:margin-left="7.766cm"/>
      <style:text-properties fo:color="#000000" style:font-name="Arial" style:font-name-asian="Arial" style:font-name-complex="Arial" fo:font-weight="bold" style:font-weight-asian="bold" style:font-weight-complex="bold"/>
    </style:style>
    <style:style style:name="ce38" style:family="table-cell" style:parent-style-name="Default" style:data-style-name="N4">
      <style:table-cell-properties fo:border-top="thin solid #000000" fo:border-bottom="thin solid #000000" fo:border-left="thin solid #000000" fo:border-right="none" style:vertical-align="top" style:shrink-to-fit="true" style:repeat-content="false"/>
      <style:paragraph-properties fo:text-align="end" fo:margin-right="0cm"/>
      <style:text-properties style:font-name="Arial" style:font-name-asian="Arial" style:font-name-complex="Arial" style:font-family-generic="swiss"/>
    </style:style>
    <style:style style:name="ce39" style:family="table-cell" style:parent-style-name="Default" style:data-style-name="N4">
      <style:table-cell-properties fo:border-top="thin solid #000000" fo:border-bottom="thin solid #000000" fo:border-left="none" fo:border-right="thin solid #000000" style:vertical-align="top" style:shrink-to-fit="true" style:repeat-content="false"/>
      <style:paragraph-properties fo:text-align="end" fo:margin-right="0cm"/>
      <style:text-properties style:font-name="Arial" style:font-name-asian="Arial" style:font-name-complex="Arial" style:font-family-generic="swiss"/>
    </style:style>
    <style:style style:name="ce4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style:repeat-content="false"/>
      <style:paragraph-properties fo:text-align="end" fo:margin-right="0cm"/>
      <style:text-properties fo:color="#000000" style:font-name="Arial" style:font-name-asian="Arial" style:font-name-complex="Arial" fo:font-weight="bold" style:font-weight-asian="bold" style:font-weight-complex="bold"/>
    </style:style>
    <style:style style:name="ce41" style:family="table-cell" style:parent-style-name="Default" style:data-style-name="N0">
      <style:table-cell-properties fo:border-top="thin solid #000000" fo:border-bottom="thin solid #000000" fo:border-left="none" fo:border-right="none" style:vertical-align="top" fo:wrap-option="wrap" style:repeat-content="false"/>
      <style:paragraph-properties fo:text-align="end" fo:margin-right="0cm"/>
      <style:text-properties fo:color="#000000" style:font-name="Arial" style:font-name-asian="Arial" style:font-name-complex="Arial" fo:font-weight="bold" style:font-weight-asian="bold" style:font-weight-complex="bold"/>
    </style:style>
    <style:style style:name="ce4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style:repeat-content="false"/>
      <style:paragraph-properties fo:text-align="end" fo:margin-right="0cm"/>
      <style:text-properties fo:color="#000000" style:font-name="Arial" style:font-name-asian="Arial" style:font-name-complex="Arial" fo:font-weight="bold" style:font-weight-asian="bold" style:font-weight-complex="bold"/>
    </style:style>
    <style:style style:name="ce43" style:family="table-cell" style:parent-style-name="Default" style:data-style-name="N2">
      <style:table-cell-properties fo:border-top="thin solid #000000" fo:border-bottom="thin solid #000000" fo:border-left="thin solid #000000" fo:border-right="none" style:vertical-align="top" style:shrink-to-fit="true" style:repeat-content="false"/>
      <style:paragraph-properties fo:text-align="end" fo:margin-right="0cm"/>
      <style:text-properties style:font-name="Arial" style:font-name-asian="Arial" style:font-name-complex="Arial" style:font-family-generic="swiss"/>
    </style:style>
    <style:style style:name="ce44" style:family="table-cell" style:parent-style-name="Default" style:data-style-name="N2">
      <style:table-cell-properties fo:border-top="thin solid #000000" fo:border-bottom="thin solid #000000" fo:border-left="none" fo:border-right="thin solid #000000" style:vertical-align="top" style:shrink-to-fit="true" style:repeat-content="false"/>
      <style:paragraph-properties fo:text-align="end" fo:margin-right="0cm"/>
      <style:text-properties style:font-name="Arial" style:font-name-asian="Arial" style:font-name-complex="Arial" style:font-family-generic="swiss"/>
    </style:style>
    <style:style style:name="ce45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Arial" style:font-name-asian="Arial" style:font-name-complex="Arial" fo:font-weight="bold" style:font-weight-asian="bold" style:font-weight-complex="bold"/>
    </style:style>
    <style:style style:name="ce46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Arial" style:font-name-asian="Arial" style:font-name-complex="Arial"/>
    </style:style>
    <style:style style:name="ce47" style:family="table-cell" style:parent-style-name="Default" style:data-style-name="N0">
      <style:table-cell-properties fo:border-top="thin solid #F0F4F8" fo:border-bottom="thin solid #F0F4F8" fo:border-left="thin solid #E1E7EF" fo:border-right="none" style:vertical-align="top" fo:wrap-option="wrap" style:repeat-content="false"/>
      <style:paragraph-properties fo:text-align="start" fo:margin-left="0.353cm"/>
    </style:style>
    <style:style style:name="ce48" style:family="table-cell" style:parent-style-name="Default" style:data-style-name="N0">
      <style:table-cell-properties fo:border-top="thin solid #F0F4F8" fo:border-bottom="thin solid #F0F4F8" fo:border-left="none" fo:border-right="none" style:vertical-align="top" fo:wrap-option="wrap" style:repeat-content="false"/>
      <style:paragraph-properties fo:text-align="start" fo:margin-left="0.353cm"/>
    </style:style>
    <style:style style:name="ce49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50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end" fo:margin-right="0cm"/>
      <style:text-properties fo:color="#000000" style:font-name="Arial" style:font-name-asian="Arial" style:font-name-complex="Arial" fo:font-weight="bold" style:font-weight-asian="bold" style:font-weight-complex="bold"/>
    </style:style>
    <style:style style:name="ce51" style:family="table-cell" style:parent-style-name="Default" style:data-style-name="N4">
      <style:table-cell-properties fo:border="thin solid #000000" style:vertical-align="top" style:shrink-to-fit="true" style:repeat-content="false"/>
      <style:paragraph-properties fo:text-align="end" fo:margin-right="0cm"/>
      <style:text-properties style:font-name="Arial" style:font-name-asian="Arial" style:font-name-complex="Arial" style:font-family-generic="swiss"/>
    </style:style>
    <style:style style:name="ce52" style:family="table-cell" style:parent-style-name="Default" style:data-style-name="N2">
      <style:table-cell-properties fo:border="thin solid #000000" style:vertical-align="top" style:shrink-to-fit="true" style:repeat-content="false"/>
      <style:paragraph-properties fo:text-align="end" fo:margin-right="0cm"/>
      <style:text-properties style:font-name="Arial" style:font-name-asian="Arial" style:font-name-complex="Arial" style:font-family-generic="swiss"/>
    </style:style>
    <style:style style:name="ce53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9.178cm"/>
      <style:text-properties fo:color="#000000" style:font-name="Arial" style:font-name-asian="Arial" style:font-name-complex="Arial" fo:font-weight="bold" style:font-weight-asian="bold" style:font-weight-complex="bold"/>
    </style:style>
    <style:style style:name="ce54" style:family="table-cell" style:parent-style-name="Default" style:data-style-name="N4">
      <style:table-cell-properties fo:border="thin solid #000000" style:vertical-align="top" style:shrink-to-fit="true" style:repeat-content="false"/>
      <style:paragraph-properties fo:text-align="start" fo:margin-left="3.53cm"/>
      <style:text-properties style:font-name="Arial" style:font-name-asian="Arial" style:font-name-complex="Arial" style:font-family-generic="swiss"/>
    </style:style>
    <style:style style:name="ce55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6.707cm"/>
      <style:text-properties fo:color="#000000" style:font-name="Arial" style:font-name-asian="Arial" style:font-name-complex="Arial" fo:font-weight="bold" style:font-weight-asian="bold" style:font-weight-complex="bold"/>
    </style:style>
    <style:style style:name="ce56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7.766cm"/>
      <style:text-properties fo:color="#000000" style:font-name="Arial" style:font-name-asian="Arial" style:font-name-complex="Arial" fo:font-weight="bold" style:font-weight-asian="bold" style:font-weight-complex="bold"/>
    </style:style>
    <style:style style:name="ce57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12.355cm"/>
      <style:text-properties fo:color="#000000" style:font-name="Arial" style:font-name-asian="Arial" style:font-name-complex="Arial" fo:font-weight="bold" style:font-weight-asian="bold" style:font-weight-complex="bold"/>
    </style:style>
    <style:style style:name="ce5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Arial" style:font-name-asian="Arial" style:font-name-complex="Arial"/>
    </style:style>
    <style:style style:name="ce59" style:family="table-cell" style:parent-style-name="Default" style:data-style-name="N1">
      <style:table-cell-properties fo:border="thin solid #000000" style:vertical-align="top" style:shrink-to-fit="true" style:repeat-content="false"/>
      <style:paragraph-properties fo:text-align="center"/>
      <style:text-properties style:font-name="Arial" style:font-name-asian="Arial" style:font-name-complex="Arial" style:font-family-generic="swiss"/>
    </style:style>
    <style:style style:name="ce60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000000" style:font-name="Arial" style:font-name-asian="Arial" style:font-name-complex="Arial" fo:font-weight="bold" style:font-weight-asian="bold" style:font-weight-complex="bold"/>
    </style:style>
    <style:style style:name="ce61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</style:style>
    <style:style style:name="T1" style:family="text" style:parent-style-name="Default">
      <style:text-properties fo:color="#1D283A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2" style:family="text" style:parent-style-name="Default">
      <style:text-properties fo:color="#63738A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4" style:family="text" style:parent-style-name="Default">
      <style:text-properties fo:color="#000000" style:text-line-through-style="none" style:font-name="Arial" style:font-name-asian="Arial" style:font-name-complex="Arial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5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6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7" style:family="text" style:parent-style-name="Default">
      <style:text-properties fo:color="#63738A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8" style:family="text" style:parent-style-name="Default">
      <style:text-properties fo:color="#2462EA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9" style:family="text" style:parent-style-name="Default">
      <style:text-properties fo:color="#1D283A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0" style:family="text" style:parent-style-name="Default">
      <style:text-properties fo:color="#1D283A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/>
    </style:style>
    <style:style style:name="T11" style:family="text" style:parent-style-name="Default">
      <style:text-properties fo:color="#63738A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12" style:family="text" style:parent-style-name="Default">
      <style:text-properties fo:color="#93A2B7" style:text-line-through-style="none" style:font-name="Arial" style:font-name-asian="Arial" style:font-name-complex="Arial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2.56645833333333cm"/>
    </style:style>
    <style:style style:name="co2" style:family="table-column">
      <style:table-column-properties fo:break-before="auto" style:column-width="3.889375cm"/>
    </style:style>
    <style:style style:name="co3" style:family="table-column">
      <style:table-column-properties fo:break-before="auto" style:column-width="5.37104166666667cm"/>
    </style:style>
    <style:style style:name="co4" style:family="table-column">
      <style:table-column-properties fo:break-before="auto" style:column-width="1.48166666666667cm"/>
    </style:style>
    <style:style style:name="co5" style:family="table-column">
      <style:table-column-properties fo:break-before="auto" style:column-width="0.926041666666667cm"/>
    </style:style>
    <style:style style:name="co6" style:family="table-column">
      <style:table-column-properties fo:break-before="auto" style:column-width="1.08479166666667cm"/>
    </style:style>
    <style:style style:name="co7" style:family="table-column">
      <style:table-column-properties fo:break-before="auto" style:column-width="3.70416666666667cm"/>
    </style:style>
    <style:style style:name="co8" style:family="table-column">
      <style:table-column-properties fo:break-before="auto" style:column-width="0.343958333333333cm"/>
    </style:style>
    <style:style style:name="co9" style:family="table-column">
      <style:table-column-properties fo:break-before="auto" style:column-width="1.27cm"/>
    </style:style>
    <style:style style:name="ro1" style:family="table-row">
      <style:table-row-properties style:row-height="268.5pt" style:use-optimal-row-height="false" fo:break-before="auto"/>
    </style:style>
    <style:style style:name="ro2" style:family="table-row">
      <style:table-row-properties style:row-height="356.45pt" style:use-optimal-row-height="false" fo:break-before="auto"/>
    </style:style>
    <style:style style:name="ro3" style:family="table-row">
      <style:table-row-properties style:row-height="30.95pt" style:use-optimal-row-height="false" fo:break-before="auto"/>
    </style:style>
    <style:style style:name="ro4" style:family="table-row">
      <style:table-row-properties style:row-height="17.1pt" style:use-optimal-row-height="false" fo:break-before="auto"/>
    </style:style>
    <style:style style:name="ro5" style:family="table-row">
      <style:table-row-properties style:row-height="15.95pt" style:use-optimal-row-height="false" fo:break-before="auto"/>
    </style:style>
    <style:style style:name="ro6" style:family="table-row">
      <style:table-row-properties style:row-height="23.1pt" style:use-optimal-row-height="false" fo:break-before="auto"/>
    </style:style>
    <style:style style:name="ro7" style:family="table-row">
      <style:table-row-properties style:row-height="17.45pt" style:use-optimal-row-height="false" fo:break-before="auto"/>
    </style:style>
    <style:style style:name="ro8" style:family="table-row">
      <style:table-row-properties style:row-height="15.6pt" style:use-optimal-row-height="false" fo:break-before="auto"/>
    </style:style>
    <style:style style:name="ro9" style:family="table-row">
      <style:table-row-properties style:row-height="16.7pt" style:use-optimal-row-height="false" fo:break-before="auto"/>
    </style:style>
    <style:style style:name="ro10" style:family="table-row">
      <style:table-row-properties style:row-height="75.75pt" style:use-optimal-row-height="false" fo:break-before="auto"/>
    </style:style>
    <style:style style:name="ro11" style:family="table-row">
      <style:table-row-properties style:row-height="62.1pt" style:use-optimal-row-height="false" fo:break-before="auto"/>
    </style:style>
    <style:style style:name="ro12" style:family="table-row">
      <style:table-row-properties style:row-height="24pt" style:use-optimal-row-height="false" fo:break-before="auto"/>
    </style:style>
    <style:style style:name="ro13" style:family="table-row">
      <style:table-row-properties style:row-height="27pt" style:use-optimal-row-height="false" fo:break-before="auto"/>
    </style:style>
    <style:style style:name="ro14" style:family="table-row">
      <style:table-row-properties style:row-height="48.95pt" style:use-optimal-row-height="false" fo:break-before="auto"/>
    </style:style>
    <style:style style:name="ro15" style:family="table-row">
      <style:table-row-properties style:row-height="39pt" style:use-optimal-row-height="false" fo:break-before="auto"/>
    </style:style>
    <style:style style:name="ro16" style:family="table-row">
      <style:table-row-properties style:row-height="30pt" style:use-optimal-row-height="false" fo:break-before="auto"/>
    </style:style>
    <style:style style:name="ro17" style:family="table-row">
      <style:table-row-properties style:row-height="39.95pt" style:use-optimal-row-height="false" fo:break-before="auto"/>
    </style:style>
    <style:style style:name="ro18" style:family="table-row">
      <style:table-row-properties style:row-height="28.5pt" style:use-optimal-row-height="false" fo:break-before="auto"/>
    </style:style>
    <style:style style:name="ro19" style:family="table-row">
      <style:table-row-properties style:row-height="408.95pt" style:use-optimal-row-height="false" fo:break-before="auto"/>
    </style:style>
    <style:style style:name="ro20" style:family="table-row">
      <style:table-row-properties style:row-height="227.45pt" style:use-optimal-row-height="false" fo:break-before="auto"/>
    </style:style>
    <style:style style:name="ro21" style:family="table-row">
      <style:table-row-properties style:row-height="107.45pt" style:use-optimal-row-height="false" fo:break-before="auto"/>
    </style:style>
    <style:style style:name="ro22" style:family="table-row">
      <style:table-row-properties style:row-height="67.7pt" style:use-optimal-row-height="false" fo:break-before="auto"/>
    </style:style>
    <style:style style:name="ro23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text" style:name="a86">
      <style:text-properties fo:font-variant="normal" fo:text-transform="none" fo:color="#465468" style:text-line-through-type="none" style:text-line-through-style="none" style:text-line-through-width="auto" style:text-line-through-color="font-color" style:text-position="0% 100%" fo:font-family="Arial" style:font-family-complex="Arial" fo:font-size="0.10417in" style:font-size-asian="0.10417in" style:font-size-complex="0.10417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7">
      <style:text-properties fo:font-variant="normal" fo:text-transform="none" fo:color="#465468" style:text-line-through-type="none" style:text-line-through-style="none" style:text-line-through-width="auto" style:text-line-through-color="font-color" style:text-position="0% 100%" fo:font-family="Arial" style:font-family-complex="Arial" fo:font-size="0.10417in" style:font-size-asian="0.10417in" style:font-size-complex="0.1041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">
      <style:text-properties fo:font-variant="normal" fo:text-transform="none" fo:color="#63738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0.00556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">
      <style:text-properties fo:font-variant="normal" fo:text-transform="none" fo:color="#465468" style:text-line-through-type="none" style:text-line-through-style="none" style:text-line-through-width="auto" style:text-line-through-color="font-color" style:text-position="0% 100%" fo:font-family="Arial" style:font-family-complex="Arial" fo:font-size="0.10417in" style:font-size-asian="0.10417in" style:font-size-complex="0.10417in" fo:letter-spacing="0.00347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">
      <style:text-properties fo:font-variant="normal" fo:text-transform="none" fo:color="#63738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">
      <style:text-properties fo:font-variant="normal" fo:text-transform="none" fo:color="#cad4e0" style:text-line-through-type="none" style:text-line-through-style="none" style:text-line-through-width="auto" style:text-line-through-color="font-color" style:text-position="0% 100%" fo:font-family="Arial" style:font-family-complex="Arial" fo:font-size="0.10417in" style:font-size-asian="0.10417in" style:font-size-complex="0.1041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">
      <style:text-properties fo:font-variant="normal" fo:text-transform="none" fo:color="#63738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">
      <style:text-properties fo:font-variant="normal" fo:text-transform="none" fo:color="#63738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0.00556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">
      <style:text-properties fo:font-variant="normal" fo:text-transform="none" fo:color="#63738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">
      <style:text-properties fo:font-variant="normal" fo:text-transform="none" fo:color="#63738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">
      <style:text-properties fo:font-variant="normal" fo:text-transform="none" fo:color="#63738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0.00556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7">
      <style:text-properties fo:font-variant="normal" fo:text-transform="none" fo:color="#63738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">
      <style:text-properties fo:font-variant="normal" fo:text-transform="none" fo:color="#63738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">
      <style:text-properties fo:font-variant="normal" fo:text-transform="none" fo:color="#1d283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59">
      <style:text-properties fo:font-variant="normal" fo:text-transform="none" fo:color="#63738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0.00556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">
      <style:text-properties fo:font-variant="normal" fo:text-transform="none" fo:color="#1d283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2">
      <style:text-properties fo:font-variant="normal" fo:text-transform="none" fo:color="#1d283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0.00625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3">
      <style:text-properties fo:font-variant="normal" fo:text-transform="none" fo:color="#1d283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4">
      <style:text-properties fo:font-variant="normal" fo:text-transform="none" fo:color="#1d283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5">
      <style:text-properties fo:font-variant="normal" fo:text-transform="none" fo:color="#1d283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0.00625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6">
      <style:text-properties fo:font-variant="normal" fo:text-transform="none" fo:color="#1d283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7">
      <style:text-properties fo:font-variant="normal" fo:text-transform="none" fo:color="#1d283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28">
      <style:text-properties fo:font-variant="normal" fo:text-transform="none" fo:color="#63738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">
      <style:text-properties fo:font-variant="normal" fo:text-transform="none" fo:color="#63738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0">
      <style:text-properties fo:font-variant="normal" fo:text-transform="none" fo:color="#cad4e0" style:text-line-through-type="none" style:text-line-through-style="none" style:text-line-through-width="auto" style:text-line-through-color="font-color" style:text-position="0% 100%" fo:font-family="Arial" style:font-family-complex="Arial" fo:font-size="0.10417in" style:font-size-asian="0.10417in" style:font-size-complex="0.10417in" fo:letter-spacing="-0.00694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1">
      <style:text-properties fo:font-variant="normal" fo:text-transform="none" fo:color="#1d283a" style:text-line-through-type="none" style:text-line-through-style="none" style:text-line-through-width="auto" style:text-line-through-color="font-color" style:text-position="0% 100%" fo:font-family="Arial" style:font-family-complex="Arial" fo:font-size="0.10417in" style:font-size-asian="0.10417in" style:font-size-complex="0.10417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2">
      <style:text-properties fo:font-variant="normal" fo:text-transform="none" fo:color="#1d283a" style:text-line-through-type="none" style:text-line-through-style="none" style:text-line-through-width="auto" style:text-line-through-color="font-color" style:text-position="0% 100%" fo:font-family="Arial" style:font-family-complex="Arial" fo:font-size="0.10417in" style:font-size-asian="0.10417in" style:font-size-complex="0.10417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3">
      <style:text-properties fo:font-variant="normal" fo:text-transform="none" fo:color="#1d283a" style:text-line-through-type="none" style:text-line-through-style="none" style:text-line-through-width="auto" style:text-line-through-color="font-color" style:text-position="0% 100%" fo:font-family="Arial" style:font-family-complex="Arial" fo:font-size="0.10417in" style:font-size-asian="0.10417in" style:font-size-complex="0.10417in" fo:letter-spacing="0.00417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4">
      <style:text-properties fo:font-variant="normal" fo:text-transform="none" fo:color="#465468" style:text-line-through-type="none" style:text-line-through-style="none" style:text-line-through-width="auto" style:text-line-through-color="font-color" style:text-position="0% 100%" fo:font-family="Arial" style:font-family-complex="Arial" fo:font-size="0.10417in" style:font-size-asian="0.10417in" style:font-size-complex="0.10417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5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97">
      <style:graphic-properties draw:fill="solid" draw:fill-color="#f0f4f8" draw:opacity="100%" draw:stroke="none"/>
    </style:style>
    <style:style style:family="text" style:name="a60">
      <style:text-properties fo:font-variant="normal" fo:text-transform="none" fo:color="#63738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">
      <style:text-properties fo:font-variant="normal" fo:text-transform="none" fo:color="#63738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2">
      <style:text-properties fo:font-variant="normal" fo:text-transform="none" fo:color="#63738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0.00556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">
      <style:text-properties fo:font-variant="normal" fo:text-transform="none" fo:color="#63738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">
      <style:text-properties fo:font-variant="normal" fo:text-transform="none" fo:color="#63738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0">
      <style:graphic-properties draw:fill="solid" draw:fill-color="#e1e7ef" draw:opacity="100%" draw:stroke="none"/>
    </style:style>
    <style:style style:family="text" style:name="a65">
      <style:text-properties fo:font-variant="normal" fo:text-transform="none" fo:color="#63738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0.00556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">
      <style:graphic-properties draw:fill="solid" draw:fill-color="#f0f4f8" draw:opacity="100%" draw:stroke="none"/>
    </style:style>
    <style:style style:family="graphic" style:name="a2" style:parent-style-name="Graphics">
      <style:graphic-properties draw:fill="none" draw:stroke="none"/>
    </style:style>
    <style:style style:family="text" style:name="a66">
      <style:text-properties fo:font-variant="normal" fo:text-transform="none" fo:color="#63738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">
      <style:graphic-properties draw:fill="solid" draw:fill-color="#f0f4f8" draw:opacity="100%" draw:stroke="none"/>
    </style:style>
    <style:style style:family="text" style:name="a67">
      <style:text-properties fo:font-variant="normal" fo:text-transform="none" fo:color="#63738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">
      <style:text-properties fo:font-variant="normal" fo:text-transform="none" fo:color="#1d283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68">
      <style:text-properties fo:font-variant="normal" fo:text-transform="none" fo:color="#63738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0.00556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" style:parent-style-name="Graphics">
      <style:graphic-properties draw:fill="none" draw:stroke="none"/>
    </style:style>
    <style:style style:family="text" style:name="a31">
      <style:text-properties fo:font-variant="normal" fo:text-transform="none" fo:color="#1d283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69">
      <style:text-properties fo:font-variant="normal" fo:text-transform="none" fo:color="#63738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">
      <style:text-properties fo:font-variant="normal" fo:text-transform="none" fo:color="#63738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">
      <style:text-properties fo:font-variant="normal" fo:text-transform="none" fo:color="#1d283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0.00903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6">
      <style:text-properties fo:font-variant="normal" fo:text-transform="none" fo:color="#63738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3">
      <style:text-properties fo:font-variant="normal" fo:text-transform="none" fo:color="#1d283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">
      <style:text-properties fo:font-variant="normal" fo:text-transform="none" fo:color="#63738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0.00625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4">
      <style:text-properties fo:font-variant="normal" fo:text-transform="none" fo:color="#1d283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">
      <style:text-properties fo:font-variant="normal" fo:text-transform="none" fo:color="#63738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">
      <style:text-properties fo:font-variant="normal" fo:text-transform="none" fo:color="#1d283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0.00903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9">
      <style:text-properties fo:font-variant="normal" fo:text-transform="none" fo:color="#63738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">
      <style:text-properties fo:font-variant="normal" fo:text-transform="none" fo:color="#1d283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37">
      <style:text-properties fo:font-variant="normal" fo:text-transform="none" fo:color="#1d283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38">
      <style:text-properties fo:font-variant="normal" fo:text-transform="none" fo:color="#1d283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39">
      <style:text-properties fo:font-variant="normal" fo:text-transform="none" fo:color="#1d283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0">
      <style:text-properties fo:font-variant="normal" fo:text-transform="none" fo:color="#63738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">
      <style:text-properties fo:font-variant="normal" fo:text-transform="none" fo:color="#63738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0.00556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2">
      <style:text-properties fo:font-variant="normal" fo:text-transform="none" fo:color="#63738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">
      <style:text-properties fo:font-variant="normal" fo:text-transform="none" fo:color="#63738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">
      <style:text-properties fo:font-variant="normal" fo:text-transform="none" fo:color="#63738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0.00556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">
      <style:text-properties fo:font-variant="normal" fo:text-transform="none" fo:color="#63738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">
      <style:text-properties fo:font-variant="normal" fo:text-transform="none" fo:color="#63738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">
      <style:text-properties fo:font-variant="normal" fo:text-transform="none" fo:color="#63738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">
      <style:text-properties fo:font-variant="normal" fo:text-transform="none" fo:color="#1d283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0.00208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78">
      <style:text-properties fo:font-variant="normal" fo:text-transform="none" fo:color="#63738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">
      <style:text-properties fo:font-variant="normal" fo:text-transform="none" fo:color="#1d283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paragraph" style:name="a79">
      <style:paragraph-properties fo:line-height="100%" style:tab-stop-distance="1in" fo:margin-left="0in" fo:margin-right="0in" fo:text-indent="0in" fo:margin-top="0in" fo:margin-bottom="0in" style:punctuation-wrap="hanging" style:vertical-align="auto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2">
      <style:text-properties fo:font-variant="normal" fo:text-transform="none" fo:color="#1d283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43">
      <style:text-properties fo:font-variant="normal" fo:text-transform="none" fo:color="#63738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">
      <style:text-properties fo:font-variant="normal" fo:text-transform="none" fo:color="#63738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0.00556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">
      <style:text-properties fo:font-variant="normal" fo:text-transform="none" fo:color="#63738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">
      <style:text-properties fo:font-variant="normal" fo:text-transform="none" fo:color="#63738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">
      <style:text-properties fo:font-variant="normal" fo:text-transform="none" fo:color="#63738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0.00556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">
      <style:text-properties fo:font-variant="normal" fo:text-transform="none" fo:color="#63738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0.00625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8">
      <style:text-properties fo:font-variant="normal" fo:text-transform="none" fo:color="#63738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">
      <style:text-properties fo:font-variant="normal" fo:text-transform="none" fo:color="#63738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">
      <style:text-properties fo:font-variant="normal" fo:text-transform="none" fo:color="#63738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">
      <style:text-properties fo:font-variant="normal" fo:text-transform="none" fo:color="#63738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">
      <style:text-properties fo:font-variant="normal" fo:text-transform="none" fo:color="#63738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0.00625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">
      <style:text-properties fo:font-variant="normal" fo:text-transform="none" fo:color="#63738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">
      <style:text-properties fo:font-variant="normal" fo:text-transform="none" fo:color="#63738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">
      <style:text-properties fo:font-variant="normal" fo:text-transform="none" fo:color="#63738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0.00208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">
      <style:text-properties fo:font-variant="normal" fo:text-transform="none" fo:color="#1d283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8">
      <style:text-properties fo:font-variant="normal" fo:text-transform="none" fo:color="#1d283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19">
      <style:text-properties fo:font-variant="normal" fo:text-transform="none" fo:color="#1d283a" style:text-line-through-type="none" style:text-line-through-style="none" style:text-line-through-width="auto" style:text-line-through-color="font-color" style:text-position="0% 100%" fo:font-family="Arial" style:font-family-complex="Arial" fo:font-size="0.14583in" style:font-size-asian="0.14583in" style:font-size-complex="0.14583in" fo:letter-spacing="0.00625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graphic" style:name="a8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81" style:parent-style-name="Graphics">
      <style:graphic-properties draw:fill="none" draw:stroke="none"/>
    </style:style>
    <style:style style:family="graphic" style:name="a82" style:parent-style-name="Graphics">
      <style:graphic-properties draw:fill="none" draw:stroke="none"/>
    </style:style>
    <style:style style:family="text" style:name="a83">
      <style:text-properties fo:font-variant="normal" fo:text-transform="none" fo:color="#1d283a" style:text-line-through-type="none" style:text-line-through-style="none" style:text-line-through-width="auto" style:text-line-through-color="font-color" style:text-position="0% 100%" fo:font-family="Arial" style:font-family-complex="Arial" fo:font-size="0.10417in" style:font-size-asian="0.10417in" style:font-size-complex="0.10417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4">
      <style:text-properties fo:font-variant="normal" fo:text-transform="none" fo:color="#1d283a" style:text-line-through-type="none" style:text-line-through-style="none" style:text-line-through-width="auto" style:text-line-through-color="font-color" style:text-position="0% 100%" fo:font-family="Arial" style:font-family-complex="Arial" fo:font-size="0.10417in" style:font-size-asian="0.10417in" style:font-size-complex="0.10417in" fo:letter-spacing="0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  <style:style style:family="text" style:name="a85">
      <style:text-properties fo:font-variant="normal" fo:text-transform="none" fo:color="#1d283a" style:text-line-through-type="none" style:text-line-through-style="none" style:text-line-through-width="auto" style:text-line-through-color="font-color" style:text-position="0% 100%" fo:font-family="Arial" style:font-family-complex="Arial" fo:font-size="0.10417in" style:font-size-asian="0.10417in" style:font-size-complex="0.10417in" fo:letter-spacing="-0.00069i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shapes>
          <draw:g draw:z-index="4" draw:name="Group 5" draw:id="id6">
            <svg:title/>
            <svg:desc/>
            <draw:custom-shape svg:x="0in" svg:y="29.81326in" svg:width="7.30208in" svg:height="0.01667in" draw:id="id3" draw:style-name="a3" draw:name="Shape 6">
              <svg:title/>
              <svg:desc/>
              <draw:enhanced-geometry xmlns:dr3d="urn:oasis:names:tc:opendocument:xmlns:dr3d:1.0" draw:type="non-primitive" svg:viewBox="0 0 6677025 15240" draw:enhanced-path="M 6673567 15244 L 3414 15244 0 11829 0 3414 3414 0 7622 0 6673567 0 6676982 3414 6676982 11829 6673567 15244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677025"/>
                <draw:equation draw:name="f7" draw:formula="?f4 / 15240"/>
                <draw:equation draw:name="f8" draw:formula="0 / ?f6"/>
                <draw:equation draw:name="f9" draw:formula="6677025 / ?f6"/>
                <draw:equation draw:name="f10" draw:formula="0 / ?f7"/>
                <draw:equation draw:name="f11" draw:formula="15240 / ?f7"/>
              </draw:enhanced-geometry>
            </draw:custom-shape>
            <draw:frame draw:id="id4" draw:style-name="a4" draw:name="image2.png" svg:x="0in" svg:y="29.83827in" svg:width="0.9586in" svg:height="0.69186in" style:rel-width="scale" style:rel-height="scale">
              <draw:image xlink:href="media/image1.png" xlink:type="simple" xlink:show="embed" xlink:actuate="onLoad"/>
              <svg:title/>
              <svg:desc/>
            </draw:frame>
            <draw:frame draw:id="id5" draw:style-name="a80" draw:name="Textbox 8" svg:x="0in" svg:y="29.81326in" svg:width="7.30208in" svg:height="0.71736in">
              <draw:text-box>
                <text:p text:style-name="a79" text:class-names="" text:cond-style-name=""><text:span text:style-name="a5" text:class-names="">Document</text:span><text:span text:style-name="a6" text:class-names="">o</text:span><text:span text:style-name="a7" text:class-names=""><text:s text:c="1"/></text:span><text:span text:style-name="a8" text:class-names="">assinad</text:span><text:span text:style-name="a9" text:class-names="">o</text:span><text:span text:style-name="a10" text:class-names=""><text:s text:c="1"/></text:span><text:span text:style-name="a11" text:class-names="">eletronicament</text:span><text:span text:style-name="a12" text:class-names="">e</text:span><text:span text:style-name="a13" text:class-names=""><text:s text:c="1"/></text:span><text:span text:style-name="a14" text:class-names="">po</text:span><text:span text:style-name="a15" text:class-names="">r</text:span><text:span text:style-name="a16" text:class-names=""><text:s text:c="1"/></text:span><text:span text:style-name="a17" text:class-names="">Sandr</text:span><text:span text:style-name="a18" text:class-names="">a</text:span><text:span text:style-name="a19" text:class-names=""><text:s text:c="1"/></text:span><text:span text:style-name="a20" text:class-names="">Regin</text:span><text:span text:style-name="a21" text:class-names="">a</text:span><text:span text:style-name="a22" text:class-names=""><text:s text:c="1"/></text:span><text:span text:style-name="a23" text:class-names="">d</text:span><text:span text:style-name="a24" text:class-names="">e</text:span><text:span text:style-name="a25" text:class-names=""><text:s text:c="1"/></text:span><text:span text:style-name="a26" text:class-names="">Oliveir</text:span><text:span text:style-name="a27" text:class-names="">a</text:span><text:span text:style-name="a28" text:class-names="">,</text:span><text:span text:style-name="a29" text:class-names=""><text:s text:c="1"/></text:span><text:span text:style-name="a30" text:class-names="">Coordenado</text:span><text:span text:style-name="a31" text:class-names="">r</text:span><text:span text:style-name="a32" text:class-names=""><text:s text:c="1"/></text:span><text:span text:style-name="a33" text:class-names="">(a</text:span><text:span text:style-name="a34" text:class-names="">)</text:span><text:span text:style-name="a35" text:class-names=""><text:s text:c="1"/></text:span><text:span text:style-name="a36" text:class-names="">d</text:span><text:span text:style-name="a37" text:class-names="">e<text:s text:c="1"/></text:span><text:span text:style-name="a38" text:class-names="">Programa</text:span><text:span text:style-name="a39" text:class-names="">s<text:s text:c="1"/></text:span><text:span text:style-name="a40" text:class-names=""><text:s text:c="1"/></text:span><text:span text:style-name="a41" text:class-names="">Educacionai</text:span><text:span text:style-name="a42" text:class-names="">s</text:span><text:span text:style-name="a43" text:class-names="">,<text:s text:c="1"/></text:span><text:span text:style-name="a44" text:class-names=""><text:s text:c="1"/></text:span><text:span text:style-name="a45" text:class-names="">e</text:span><text:span text:style-name="a46" text:class-names="">m<text:s text:c="1"/></text:span><text:span text:style-name="a47" text:class-names=""><text:s text:c="1"/></text:span><text:span text:style-name="a48" text:class-names="">11/06/2026</text:span><text:span text:style-name="a49" text:class-names="">,<text:s text:c="1"/></text:span><text:span text:style-name="a50" text:class-names=""><text:s text:c="1"/></text:span><text:span text:style-name="a51" text:class-names="">à</text:span><text:span text:style-name="a52" text:class-names="">s<text:s text:c="1"/></text:span><text:span text:style-name="a53" text:class-names=""><text:s text:c="1"/></text:span><text:span text:style-name="a54" text:class-names="">16:08</text:span><text:span text:style-name="a55" text:class-names="">,<text:s text:c="1"/></text:span><text:span text:style-name="a56" text:class-names=""><text:s text:c="1"/></text:span><text:span text:style-name="a57" text:class-names="">conform</text:span><text:span text:style-name="a58" text:class-names="">e<text:s text:c="1"/></text:span><text:span text:style-name="a59" text:class-names=""><text:s text:c="1"/></text:span><text:span text:style-name="a60" text:class-names="">art</text:span><text:span text:style-name="a61" text:class-names="">.<text:s text:c="1"/></text:span><text:span text:style-name="a62" text:class-names=""><text:s text:c="1"/></text:span><text:span text:style-name="a63" text:class-names="">1º</text:span><text:span text:style-name="a64" text:class-names="">,<text:s text:c="1"/></text:span><text:span text:style-name="a65" text:class-names=""><text:s text:c="1"/></text:span><text:span text:style-name="a66" text:class-names="">III</text:span><text:span text:style-name="a67" text:class-names="">,<text:s text:c="1"/></text:span><text:span text:style-name="a68" text:class-names=""><text:s text:c="1"/></text:span><text:span text:style-name="a69" text:class-names="">"b"</text:span><text:span text:style-name="a70" text:class-names="">,<text:s text:c="1"/></text:span><text:span text:style-name="a71" text:class-names=""><text:s text:c="1"/></text:span><text:span text:style-name="a72" text:class-names="">d</text:span><text:span text:style-name="a73" text:class-names="">a<text:s text:c="1"/></text:span><text:span text:style-name="a74" text:class-names=""><text:s text:c="1"/></text:span><text:span text:style-name="a75" text:class-names="">Le</text:span><text:span text:style-name="a76" text:class-names="">i<text:s text:c="1"/></text:span><text:span text:style-name="a77" text:class-names="">11.419/2006</text:span><text:span text:style-name="a78" text:class-names="">.</text:span></text:p>
              </draw:text-box>
              <svg:title/>
              <svg:desc/>
            </draw:frame>
          </draw:g>
        </table:shapes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4" table:number-columns-repeated="16375" table:default-cell-style-name="ce1"/>
        <table:table-row table:style-name="ro1">
          <table:table-cell office:value-type="string" table:number-columns-spanned="9" table:number-rows-spanned="1" table:style-name="ce10">
            <text:p><text:span text:style-name="T1">PREFEITURA MUNICIPAL DE GUARULHOS</text:span></text:p>
            <text:p><text:span text:style-name="T2">SECRETARIA DE EDUCAÇÃO</text:span></text:p>
            <text:p><text:span text:style-name="T2">SUBSECRETARIA DE GESTÃO PEDAGÓGICA DA EDUCAÇÃO DEPARTAMENTO DE PLANEJAMENTO DA EDUCAÇÃO</text:span></text:p>
            <text:p><text:span text:style-name="T2">Divisão Administrativa de Prestação de Contas de Parcerias</text:span></text:p>
            <text:p><text:span text:style-name="T3">PA R E C E R</text:span></text:p>
            <text:p><text:span text:style-name="T4">Guarulhos, 11 de junho de 2026.</text:span></text:p>
            <text:p><text:span text:style-name="T5">PARECER FINANCEIRO N°. 0019/2026</text:span></text:p>
            <draw:custom-shape svg:x="0in" svg:y="1.63785in" svg:width="7.30208in" svg:height="0.04236in" draw:z-index="2" draw:id="id1" draw:style-name="a1" draw:name="Shape 3">
              <svg:title/>
              <svg:desc/>
              <draw:enhanced-geometry xmlns:dr3d="urn:oasis:names:tc:opendocument:xmlns:dr3d:1.0" draw:type="non-primitive" svg:viewBox="0 0 6677025 38735" draw:enhanced-path="M 6670153 38110 L 6829 38110 0 31281 0 6829 6829 0 15244 0 6670153 0 6676982 6829 6676982 31281 6670153 38110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677025"/>
                <draw:equation draw:name="f7" draw:formula="?f4 / 38735"/>
                <draw:equation draw:name="f8" draw:formula="0 / ?f6"/>
                <draw:equation draw:name="f9" draw:formula="6677025 / ?f6"/>
                <draw:equation draw:name="f10" draw:formula="0 / ?f7"/>
                <draw:equation draw:name="f11" draw:formula="38735 / ?f7"/>
              </draw:enhanced-geometry>
            </draw:custom-shape>
            <draw:frame draw:z-index="3" draw:id="id2" draw:style-name="a2" draw:name="image1.png" svg:x="0in" svg:y="0.46252in" svg:width="0.93359in" svg:height="0.79189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covered-table-cell>
            <draw:custom-shape svg:x="0.27119in" svg:y="0.39583in" svg:width="0.00833in" svg:height="0.93403in" draw:z-index="1" draw:id="id0" draw:style-name="a0" draw:name="Shape 2">
              <svg:title/>
              <svg:desc/>
              <draw:enhanced-geometry xmlns:dr3d="urn:oasis:names:tc:opendocument:xmlns:dr3d:1.0" draw:type="non-primitive" svg:viewBox="0 0 7620 854075" draw:enhanced-path="M 7620 0 L 0 0 0 853681 7620 853681 7620 0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7620"/>
                <draw:equation draw:name="f7" draw:formula="?f4 / 854075"/>
                <draw:equation draw:name="f8" draw:formula="0 / ?f6"/>
                <draw:equation draw:name="f9" draw:formula="7620 / ?f6"/>
                <draw:equation draw:name="f10" draw:formula="0 / ?f7"/>
                <draw:equation draw:name="f11" draw:formula="854075 / ?f7"/>
              </draw:enhanced-geometry>
            </draw:custom-shape>
          </table:covered-table-cell>
          <table:covered-table-cell table:number-columns-repeated="7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11">
            <text:p><text:span text:style-name="T5">Referente ao Período:<text:s/></text:span><text:span text:style-name="T6">01/01/2026 a 30/04/2026</text:span></text:p>
            <text:p><text:span text:style-name="T5">Período:<text:s/></text:span><text:span text:style-name="T6">1º Quadrimestre</text:span></text:p>
            <text:p><text:span text:style-name="T5">ENTIDADE:<text:s/></text:span><text:span text:style-name="T6">Associação Caritativa da Paroquia Nossa Senhora de <text:s/>Fátima</text:span></text:p>
            <text:p><text:span text:style-name="T5">CNPJ:<text:s/></text:span><text:span text:style-name="T6">48.150.296/0002-34</text:span></text:p>
            <text:p><text:span text:style-name="T6">O(s) responsável(is), infra-assinado(s), designado(s) pelo Chefe do Poder Executivo,<text:s/></text:span><text:span text:style-name="T5">Prefeitura de Guarulhos</text:span><text:span text:style-name="T6">, inscrita <text:s/>no<text:s/></text:span><text:span text:style-name="T5">CNPJ 46.319.000/0001-50</text:span><text:span text:style-name="T6">, exara PARECER quanto a ﬁscalização, monitoramento e avaliação da(s) parceria(s) com a(s) Organização(ões) da Sociedade Civil, indicando os efeitos, para ﬁns de avaliação quanto à eficácia e efetividade das ações realizadas, na forma que segue:</text:span></text:p>
            <text:p><text:span text:style-name="T6">I - Que cada data de repasse, empenho, número de empenho, valor transferido, saldo anterior, rendimento de aplicação financeira, e o valor total aplicado no objeto, eventuais devoluções de glosa e/ou ou saldo, o saldo reprogramado para o exercício seguinte, por fonte de recursos, se demonstra segundo</text:span></text:p>
            <text:p><text:span text:style-name="T6">cada ajuste, seu respectivo objeto e cada data de prestação de contas apresentadas pela Organização da Sociedade Civil, na forma que segue:</text:span></text:p>
            <text:p><text:span text:style-name="T5">TERMO DE COLABORAÇÃO nº 362421/2026</text:span></text:p>
            <text:p><text:span text:style-name="T5">Objeto:<text:s/></text:span><text:span text:style-name="T6">atendimento de crianças em período integral , na faixa etária de 3 anos e 11 meses por meio de unidades escolares, segundo as diretrizes técnicas da secretaria de educaçao e de acordo com o plano de trabalho aprovado</text:span></text:p>
            <text:p><text:span text:style-name="T5">Datas das Prestações de Contas Parciais:<text:s text:c="2"/></text:span><text:span text:style-name="T6">30/05/2026.</text:span></text:p>
          </table:table-cell>
          <table:covered-table-cell table:number-columns-repeated="8"/>
          <table:table-cell table:number-columns-repeated="16375"/>
        </table:table-row>
        <table:table-row table:style-name="ro3">
          <table:table-cell office:value-type="string" table:number-columns-spanned="2" table:number-rows-spanned="1" table:style-name="ce60">
            <text:p><text:span text:style-name="T5">Fontes de Recursos</text:span></text:p>
          </table:table-cell>
          <table:covered-table-cell/>
          <table:table-cell office:value-type="string" table:style-name="ce3">
            <text:p><text:span text:style-name="T5">Datas dos Repasses</text:span></text:p>
          </table:table-cell>
          <table:table-cell office:value-type="string" table:number-columns-spanned="3" table:number-rows-spanned="1" table:style-name="ce61">
            <text:p><text:span text:style-name="T5">Números dos</text:span></text:p>
            <text:p><text:span text:style-name="T5">Empenhos</text:span></text:p>
          </table:table-cell>
          <table:covered-table-cell table:number-columns-repeated="2"/>
          <table:table-cell office:value-type="string" table:style-name="ce4">
            <text:p><text:span text:style-name="T5">Valores</text:span></text:p>
            <text:p><text:span text:style-name="T5">Transferidos</text:span></text:p>
          </table:table-cell>
          <table:table-cell table:number-columns-spanned="2" table:number-rows-spanned="1" table:style-name="ce17"/>
          <table:covered-table-cell/>
          <table:table-cell table:number-columns-repeated="16375"/>
        </table:table-row>
        <table:table-row table:style-name="ro4">
          <table:table-cell office:value-type="string" table:number-columns-spanned="2" table:number-rows-spanned="1" table:style-name="ce58">
            <text:p><text:span text:style-name="T6">Municipal</text:span></text:p>
          </table:table-cell>
          <table:covered-table-cell/>
          <table:table-cell office:value-type="date" office:date-value="2026-02-02T00:00:00" table:style-name="ce6">
            <text:p>02/02/2026</text:p>
          </table:table-cell>
          <table:table-cell office:value-type="float" office:value="201" table:number-columns-spanned="3" table:number-rows-spanned="1" table:style-name="ce59">
            <text:p>201</text:p>
          </table:table-cell>
          <table:covered-table-cell table:number-columns-repeated="2"/>
          <table:table-cell office:value-type="float" office:value="126320.39" table:style-name="ce7">
            <text:p>126.320,39</text:p>
          </table:table-cell>
          <table:table-cell table:number-columns-spanned="2" table:number-rows-spanned="1" table:style-name="ce23"/>
          <table:covered-table-cell/>
          <table:table-cell table:number-columns-repeated="16375"/>
        </table:table-row>
        <table:table-row table:style-name="ro4">
          <table:table-cell office:value-type="string" table:number-columns-spanned="2" table:number-rows-spanned="1" table:style-name="ce58">
            <text:p><text:span text:style-name="T6">Municipal</text:span></text:p>
          </table:table-cell>
          <table:covered-table-cell/>
          <table:table-cell office:value-type="date" office:date-value="2026-02-02T00:00:00" table:style-name="ce6">
            <text:p>02/02/2026</text:p>
          </table:table-cell>
          <table:table-cell office:value-type="float" office:value="201" table:number-columns-spanned="3" table:number-rows-spanned="1" table:style-name="ce59">
            <text:p>201</text:p>
          </table:table-cell>
          <table:covered-table-cell table:number-columns-repeated="2"/>
          <table:table-cell office:value-type="float" office:value="126320.39" table:style-name="ce7">
            <text:p>126.320,39</text:p>
          </table:table-cell>
          <table:table-cell table:number-columns-spanned="2" table:number-rows-spanned="1" table:style-name="ce23"/>
          <table:covered-table-cell/>
          <table:table-cell table:number-columns-repeated="16375"/>
        </table:table-row>
        <table:table-row table:style-name="ro4">
          <table:table-cell office:value-type="string" table:number-columns-spanned="2" table:number-rows-spanned="1" table:style-name="ce58">
            <text:p><text:span text:style-name="T6">Municipal</text:span></text:p>
          </table:table-cell>
          <table:covered-table-cell/>
          <table:table-cell office:value-type="date" office:date-value="2026-03-03T00:00:00" table:style-name="ce6">
            <text:p>03/03/2026</text:p>
          </table:table-cell>
          <table:table-cell office:value-type="float" office:value="201" table:number-columns-spanned="3" table:number-rows-spanned="1" table:style-name="ce59">
            <text:p>201</text:p>
          </table:table-cell>
          <table:covered-table-cell table:number-columns-repeated="2"/>
          <table:table-cell office:value-type="float" office:value="126320.39" table:style-name="ce7">
            <text:p>126.320,39</text:p>
          </table:table-cell>
          <table:table-cell table:number-columns-spanned="2" table:number-rows-spanned="1" table:style-name="ce23"/>
          <table:covered-table-cell/>
          <table:table-cell table:number-columns-repeated="16375"/>
        </table:table-row>
        <table:table-row table:style-name="ro5">
          <table:table-cell office:value-type="string" table:number-columns-spanned="2" table:number-rows-spanned="1" table:style-name="ce58">
            <text:p><text:span text:style-name="T6">Municipal</text:span></text:p>
          </table:table-cell>
          <table:covered-table-cell/>
          <table:table-cell office:value-type="date" office:date-value="2026-08-04T00:00:00" table:style-name="ce6">
            <text:p>08/04/2026</text:p>
          </table:table-cell>
          <table:table-cell office:value-type="float" office:value="201" table:number-columns-spanned="3" table:number-rows-spanned="1" table:style-name="ce59">
            <text:p>201</text:p>
          </table:table-cell>
          <table:covered-table-cell table:number-columns-repeated="2"/>
          <table:table-cell office:value-type="float" office:value="126320.39" table:style-name="ce7">
            <text:p>126.320,39</text:p>
          </table:table-cell>
          <table:table-cell table:number-columns-spanned="2" table:number-rows-spanned="1" table:style-name="ce23"/>
          <table:covered-table-cell/>
          <table:table-cell table:number-columns-repeated="16375"/>
        </table:table-row>
        <table:table-row table:style-name="ro4">
          <table:table-cell office:value-type="string" table:number-columns-spanned="6" table:number-rows-spanned="1" table:style-name="ce57">
            <text:p><text:span text:style-name="T5">Total do Repasse Municipal</text:span></text:p>
          </table:table-cell>
          <table:covered-table-cell table:number-columns-repeated="5"/>
          <table:table-cell office:value-type="float" office:value="505281.56" table:style-name="ce8">
            <text:p>505.281,56</text:p>
          </table:table-cell>
          <table:table-cell table:number-columns-spanned="2" table:number-rows-spanned="1" table:style-name="ce23"/>
          <table:covered-table-cell/>
          <table:table-cell table:number-columns-repeated="16375"/>
        </table:table-row>
        <table:table-row table:style-name="ro4">
          <table:table-cell office:value-type="string" table:number-columns-spanned="4" table:number-rows-spanned="1" table:style-name="ce53">
            <text:p><text:span text:style-name="T5">(1) Valor repassado no exercício</text:span></text:p>
          </table:table-cell>
          <table:covered-table-cell table:number-columns-repeated="3"/>
          <table:table-cell office:value-type="string" table:style-name="ce5">
            <text:p><text:span text:style-name="T6">(=)</text:span></text:p>
          </table:table-cell>
          <table:table-cell office:value-type="float" office:value="505281.56" table:number-columns-spanned="2" table:number-rows-spanned="1" table:style-name="ce54">
            <text:p>505.281,56</text:p>
          </table:table-cell>
          <table:covered-table-cell/>
          <table:table-cell table:number-columns-spanned="2" table:number-rows-spanned="1" table:style-name="ce23"/>
          <table:covered-table-cell/>
          <table:table-cell table:number-columns-repeated="16375"/>
        </table:table-row>
        <table:table-row table:style-name="ro4">
          <table:table-cell office:value-type="string" table:number-columns-spanned="4" table:number-rows-spanned="1" table:style-name="ce55">
            <text:p><text:span text:style-name="T5">(2) Saldo transportado do exercício <text:s/>anterior</text:span></text:p>
          </table:table-cell>
          <table:covered-table-cell table:number-columns-repeated="3"/>
          <table:table-cell office:value-type="string" table:style-name="ce5">
            <text:p><text:span text:style-name="T6">(+)</text:span></text:p>
          </table:table-cell>
          <table:table-cell office:value-type="float" office:value="313938.23" table:number-columns-spanned="2" table:number-rows-spanned="1" table:style-name="ce54">
            <text:p>313.938,23</text:p>
          </table:table-cell>
          <table:covered-table-cell/>
          <table:table-cell table:number-columns-spanned="2" table:number-rows-spanned="1" table:style-name="ce23"/>
          <table:covered-table-cell/>
          <table:table-cell table:number-columns-repeated="16375"/>
        </table:table-row>
        <table:table-row table:style-name="ro6">
          <table:table-cell office:value-type="string" table:number-columns-spanned="4" table:number-rows-spanned="1" table:style-name="ce56">
            <text:p><text:span text:style-name="T5">(3) Rendimento de aplicação financeira</text:span></text:p>
          </table:table-cell>
          <table:covered-table-cell table:number-columns-repeated="3"/>
          <table:table-cell office:value-type="string" table:style-name="ce5">
            <text:p><text:span text:style-name="T6">(+)</text:span></text:p>
          </table:table-cell>
          <table:table-cell office:value-type="float" office:value="5825.39" table:number-columns-spanned="2" table:number-rows-spanned="1" table:style-name="ce51">
            <text:p>5.825,39</text:p>
          </table:table-cell>
          <table:covered-table-cell/>
          <table:table-cell table:number-columns-spanned="2" table:number-rows-spanned="1" table:style-name="ce17"/>
          <table:covered-table-cell/>
          <table:table-cell table:number-columns-repeated="16375"/>
        </table:table-row>
        <table:table-row table:style-name="ro7">
          <table:table-cell office:value-type="string" table:number-columns-spanned="4" table:number-rows-spanned="1" table:style-name="ce53">
            <text:p><text:span text:style-name="T5">(4) Valor total da Receita (1+2+3)</text:span></text:p>
          </table:table-cell>
          <table:covered-table-cell table:number-columns-repeated="3"/>
          <table:table-cell office:value-type="string" table:style-name="ce5">
            <text:p><text:span text:style-name="T6">(=)</text:span></text:p>
          </table:table-cell>
          <table:table-cell office:value-type="float" office:value="825045.18" table:number-columns-spanned="2" table:number-rows-spanned="1" table:style-name="ce54">
            <text:p>825.045,18</text:p>
          </table:table-cell>
          <table:covered-table-cell/>
          <table:table-cell table:number-columns-spanned="2" table:number-rows-spanned="1" table:style-name="ce23"/>
          <table:covered-table-cell/>
          <table:table-cell table:number-columns-repeated="16375"/>
        </table:table-row>
        <table:table-row table:style-name="ro8">
          <table:table-cell office:value-type="string" table:number-columns-spanned="4" table:number-rows-spanned="1" table:style-name="ce50">
            <text:p><text:span text:style-name="T5">(5) Valor das despesas aprovadas</text:span></text:p>
          </table:table-cell>
          <table:covered-table-cell table:number-columns-repeated="3"/>
          <table:table-cell office:value-type="string" table:style-name="ce5">
            <text:p><text:span text:style-name="T6">(-)</text:span></text:p>
          </table:table-cell>
          <table:table-cell office:value-type="float" office:value="386227.23" table:number-columns-spanned="2" table:number-rows-spanned="1" table:style-name="ce51">
            <text:p>386.227,23</text:p>
          </table:table-cell>
          <table:covered-table-cell/>
          <table:table-cell table:number-columns-spanned="2" table:number-rows-spanned="1" table:style-name="ce23"/>
          <table:covered-table-cell/>
          <table:table-cell table:number-columns-repeated="16375"/>
        </table:table-row>
        <table:table-row table:style-name="ro4">
          <table:table-cell office:value-type="string" table:number-columns-spanned="4" table:number-rows-spanned="1" table:style-name="ce50">
            <text:p><text:span text:style-name="T5">(6) Valor glosado restituido pela entidade</text:span></text:p>
          </table:table-cell>
          <table:covered-table-cell table:number-columns-repeated="3"/>
          <table:table-cell office:value-type="string" table:style-name="ce5">
            <text:p><text:span text:style-name="T6">(-)</text:span></text:p>
          </table:table-cell>
          <table:table-cell office:value-type="float" office:value="0" table:number-columns-spanned="2" table:number-rows-spanned="1" table:style-name="ce52">
            <text:p>0,00</text:p>
          </table:table-cell>
          <table:covered-table-cell/>
          <table:table-cell table:number-columns-spanned="2" table:number-rows-spanned="1" table:style-name="ce23"/>
          <table:covered-table-cell/>
          <table:table-cell table:number-columns-repeated="16375"/>
        </table:table-row>
        <table:table-row table:style-name="ro4">
          <table:table-cell office:value-type="string" table:number-columns-spanned="4" table:number-rows-spanned="1" table:style-name="ce50">
            <text:p><text:span text:style-name="T5">(7) Saldo</text:span></text:p>
          </table:table-cell>
          <table:covered-table-cell table:number-columns-repeated="3"/>
          <table:table-cell office:value-type="string" table:style-name="ce5">
            <text:p><text:span text:style-name="T6">(=)</text:span></text:p>
          </table:table-cell>
          <table:table-cell office:value-type="float" office:value="438817.95" table:number-columns-spanned="2" table:number-rows-spanned="1" table:style-name="ce51">
            <text:p>438.817,95</text:p>
          </table:table-cell>
          <table:covered-table-cell/>
          <table:table-cell table:number-columns-spanned="2" table:number-rows-spanned="1" table:style-name="ce23"/>
          <table:covered-table-cell/>
          <table:table-cell table:number-columns-repeated="16375"/>
        </table:table-row>
        <table:table-row table:style-name="ro4">
          <table:table-cell office:value-type="string" table:number-columns-spanned="4" table:number-rows-spanned="1" table:style-name="ce50">
            <text:p><text:span text:style-name="T5">(8) Valor glosado de exercício(s) anterior a devolver</text:span></text:p>
          </table:table-cell>
          <table:covered-table-cell table:number-columns-repeated="3"/>
          <table:table-cell office:value-type="string" table:style-name="ce5">
            <text:p><text:span text:style-name="T6">(=)</text:span></text:p>
          </table:table-cell>
          <table:table-cell office:value-type="float" office:value="0" table:number-columns-spanned="2" table:number-rows-spanned="1" table:style-name="ce52">
            <text:p>0,00</text:p>
          </table:table-cell>
          <table:covered-table-cell/>
          <table:table-cell table:number-columns-spanned="2" table:number-rows-spanned="1" table:style-name="ce23"/>
          <table:covered-table-cell/>
          <table:table-cell table:number-columns-repeated="16375"/>
        </table:table-row>
        <table:table-row table:style-name="ro4">
          <table:table-cell office:value-type="string" table:number-columns-spanned="4" table:number-rows-spanned="1" table:style-name="ce50">
            <text:p><text:span text:style-name="T5">(9) Valor glosado no exercício a devolver</text:span></text:p>
          </table:table-cell>
          <table:covered-table-cell table:number-columns-repeated="3"/>
          <table:table-cell office:value-type="string" table:style-name="ce5">
            <text:p><text:span text:style-name="T6">(=)</text:span></text:p>
          </table:table-cell>
          <table:table-cell office:value-type="float" office:value="0" table:number-columns-spanned="2" table:number-rows-spanned="1" table:style-name="ce52">
            <text:p>0,00</text:p>
          </table:table-cell>
          <table:covered-table-cell/>
          <table:table-cell table:number-columns-spanned="2" table:number-rows-spanned="1" table:style-name="ce23"/>
          <table:covered-table-cell/>
          <table:table-cell table:number-columns-repeated="16375"/>
        </table:table-row>
        <table:table-row table:style-name="ro9">
          <table:table-cell office:value-type="string" table:number-columns-spanned="4" table:number-rows-spanned="1" table:style-name="ce50">
            <text:p><text:span text:style-name="T5">(10) Saldo não utilizado, transportado para o exercício seguinte</text:span></text:p>
          </table:table-cell>
          <table:covered-table-cell table:number-columns-repeated="3"/>
          <table:table-cell office:value-type="string" table:style-name="ce5">
            <text:p><text:span text:style-name="T6">(=)</text:span></text:p>
          </table:table-cell>
          <table:table-cell office:value-type="float" office:value="438817.95" table:number-columns-spanned="2" table:number-rows-spanned="1" table:style-name="ce51">
            <text:p>438.817,95</text:p>
          </table:table-cell>
          <table:covered-table-cell/>
          <table:table-cell table:number-columns-spanned="2" table:number-rows-spanned="1" table:style-name="ce23"/>
          <table:covered-table-cell/>
          <table:table-cell table:number-columns-repeated="16375"/>
        </table:table-row>
        <table:table-row table:style-name="ro10">
          <table:table-cell office:value-type="string" table:number-columns-spanned="9" table:number-rows-spanned="1" table:style-name="ce45">
            <text:p><text:span text:style-name="T5">INSTRUMENTO E OBJETO:</text:span></text:p>
          </table:table-cell>
          <table:covered-table-cell table:number-columns-repeated="8"/>
          <table:table-cell table:number-columns-repeated="16375"/>
        </table:table-row>
        <table:table-row table:style-name="ro11">
          <table:table-cell office:value-type="string" table:number-columns-spanned="9" table:number-rows-spanned="1" table:style-name="ce11">
            <text:p><text:span text:style-name="T6">II - Que durante o exercício relativo à prestação de contas a Organização da Sociedade Civil esteve localizada e</text:span></text:p>
            <text:p><text:span text:style-name="T6">em regular funcionamento no desenvolvimento das suas atividades/projetos, condizentes com a sua ﬁnalidade estatutária, pactuadas com esta Administração, no endereço que segue:</text:span></text:p>
          </table:table-cell>
          <table:covered-table-cell table:number-columns-repeated="8"/>
          <table:table-cell table:number-columns-repeated="16375"/>
        </table:table-row>
        <table:table-row table:style-name="ro12">
          <table:table-cell office:value-type="string" table:number-columns-spanned="9" table:number-rows-spanned="1" table:style-name="ce11">
            <text:p><text:span text:style-name="T5">ENTIDADE:<text:s/></text:span><text:span text:style-name="T6">Associação Caritativa da Paroquia Nossa Senhora de <text:s/>Fátima</text:span></text:p>
          </table:table-cell>
          <table:covered-table-cell table:number-columns-repeated="8"/>
          <table:table-cell table:number-columns-repeated="16375"/>
        </table:table-row>
        <table:table-row table:style-name="ro13">
          <table:table-cell office:value-type="string" table:number-columns-spanned="9" table:number-rows-spanned="1" table:style-name="ce11">
            <text:p><text:span text:style-name="T5">ENDEREÇO:<text:s/></text:span><text:span text:style-name="T6">Rua Sorocaba, 212, Jardim Bela Vista, CEP 07132-340, Guarulhos/SP</text:span></text:p>
          </table:table-cell>
          <table:covered-table-cell table:number-columns-repeated="8"/>
          <table:table-cell table:number-columns-repeated="16375"/>
        </table:table-row>
        <table:table-row table:style-name="ro14">
          <table:table-cell office:value-type="string" table:number-columns-spanned="9" table:number-rows-spanned="1" table:style-name="ce11">
            <text:p><text:span text:style-name="T6">III - A entidade apresentou extratos bancários do período da prestação de contas?</text:span></text:p>
            <text:p><text:span text:style-name="T6">(</text:span><text:span text:style-name="T5">X</text:span><text:span text:style-name="T6">) Sim ( ) Não ( ) <text:s/>Parcialmente</text:span></text:p>
          </table:table-cell>
          <table:covered-table-cell table:number-columns-repeated="8"/>
          <table:table-cell table:number-columns-repeated="16375"/>
        </table:table-row>
        <table:table-row table:style-name="ro15">
          <table:table-cell office:value-type="string" table:number-columns-spanned="9" table:number-rows-spanned="1" table:style-name="ce11">
            <text:p><text:span text:style-name="T6">IV - A entidade apresentou as guias de FGTS e INSS juntamente com a GFIP, permitindo auferir se os</text:span></text:p>
            <text:p><text:span text:style-name="T6">encargos dos empregados foram devidamente recolhidos?</text:span></text:p>
          </table:table-cell>
          <table:covered-table-cell table:number-columns-repeated="8"/>
          <table:table-cell table:number-columns-repeated="16375"/>
        </table:table-row>
        <table:table-row table:style-name="ro16">
          <table:table-cell office:value-type="string" table:number-columns-spanned="9" table:number-rows-spanned="1" table:style-name="ce11">
            <text:p><text:span text:style-name="T6">(</text:span><text:span text:style-name="T5">X</text:span><text:span text:style-name="T6">) Sim ( ) Não ( ) <text:s/>Parcialmente</text:span></text:p>
          </table:table-cell>
          <table:covered-table-cell table:number-columns-repeated="8"/>
          <table:table-cell table:number-columns-repeated="16375"/>
        </table:table-row>
        <table:table-row table:style-name="ro17">
          <table:table-cell office:value-type="string" table:number-columns-spanned="9" table:number-rows-spanned="1" table:style-name="ce11">
            <text:p><text:span text:style-name="T6">V - Houve a emissão de relatório de monitoramento e avaliação da parceria, que indique que as quantidades e a</text:span></text:p>
            <text:p><text:span text:style-name="T6">qualidade dos serviços foram atestados pelos membros deste colegiado?</text:span></text:p>
          </table:table-cell>
          <table:covered-table-cell table:number-columns-repeated="8"/>
          <table:table-cell table:number-columns-repeated="16375"/>
        </table:table-row>
        <table:table-row table:style-name="ro16">
          <table:table-cell office:value-type="string" table:number-columns-spanned="9" table:number-rows-spanned="1" table:style-name="ce11">
            <text:p><text:span text:style-name="T6">(</text:span><text:span text:style-name="T5">X</text:span><text:span text:style-name="T6">) Sim ( ) Não ( ) <text:s/>Parcialmente</text:span></text:p>
          </table:table-cell>
          <table:covered-table-cell table:number-columns-repeated="8"/>
          <table:table-cell table:number-columns-repeated="16375"/>
        </table:table-row>
        <table:table-row table:style-name="ro17">
          <table:table-cell office:value-type="string" table:number-columns-spanned="9" table:number-rows-spanned="1" table:style-name="ce11">
            <text:p><text:span text:style-name="T6">VI - O cargos e funções dos empregados pagos com recursos do repasse convergem com os apresentados no</text:span></text:p>
            <text:p><text:span text:style-name="T6">corpo dos holerites ou folha de pagamento?</text:span></text:p>
          </table:table-cell>
          <table:covered-table-cell table:number-columns-repeated="8"/>
          <table:table-cell table:number-columns-repeated="16375"/>
        </table:table-row>
        <table:table-row table:style-name="ro16">
          <table:table-cell office:value-type="string" table:number-columns-spanned="9" table:number-rows-spanned="1" table:style-name="ce11">
            <text:p><text:span text:style-name="T6">(</text:span><text:span text:style-name="T5">X</text:span><text:span text:style-name="T6">) Sim ( ) Não ( ) <text:s/>Parcialmente</text:span></text:p>
          </table:table-cell>
          <table:covered-table-cell table:number-columns-repeated="8"/>
          <table:table-cell table:number-columns-repeated="16375"/>
        </table:table-row>
        <table:table-row table:style-name="ro16">
          <table:table-cell office:value-type="string" table:number-columns-spanned="9" table:number-rows-spanned="1" table:style-name="ce46">
            <text:p><text:span text:style-name="T6">VII - Foi devolvido os valores das despesas glosadas ou sobras de saldo em conta durante o <text:s text:c="2"/>período?</text:span></text:p>
          </table:table-cell>
          <table:covered-table-cell table:number-columns-repeated="8"/>
          <table:table-cell table:number-columns-repeated="16375"/>
        </table:table-row>
        <table:table-row table:style-name="ro16">
          <table:table-cell office:value-type="string" table:number-columns-spanned="9" table:number-rows-spanned="1" table:style-name="ce11">
            <text:p><text:span text:style-name="T6">(</text:span><text:span text:style-name="T5">X</text:span><text:span text:style-name="T6">) Sim ( ) Não ( ) <text:s/>Parcialmente</text:span></text:p>
          </table:table-cell>
          <table:covered-table-cell table:number-columns-repeated="8"/>
          <table:table-cell table:number-columns-repeated="16375"/>
        </table:table-row>
        <table:table-row table:style-name="ro15">
          <table:table-cell office:value-type="string" table:number-columns-spanned="9" table:number-rows-spanned="1" table:style-name="ce11">
            <text:p><text:span text:style-name="T6">VIII - As tarifas bancárias debitadas em extrato da conta corrente foram reembolsadas à conta corrente até o</text:span></text:p>
            <text:p><text:span text:style-name="T6">peródo conferido?</text:span></text:p>
          </table:table-cell>
          <table:covered-table-cell table:number-columns-repeated="8"/>
          <table:table-cell table:number-columns-repeated="16375"/>
        </table:table-row>
        <table:table-row table:style-name="ro16">
          <table:table-cell office:value-type="string" table:number-columns-spanned="9" table:number-rows-spanned="1" table:style-name="ce11">
            <text:p><text:span text:style-name="T6">(</text:span><text:span text:style-name="T5">X</text:span><text:span text:style-name="T6">) Sim ( ) Não ( ) <text:s/>Parcialmente</text:span></text:p>
          </table:table-cell>
          <table:covered-table-cell table:number-columns-repeated="8"/>
          <table:table-cell table:number-columns-repeated="16375"/>
        </table:table-row>
        <table:table-row table:style-name="ro16">
          <table:table-cell office:value-type="string" table:number-columns-spanned="9" table:number-rows-spanned="1" table:style-name="ce46">
            <text:p><text:span text:style-name="T6">IX - As despesas pagas com repasse dos recursos foram realizadas diretamente na conta da <text:s/>parceria?</text:span></text:p>
          </table:table-cell>
          <table:covered-table-cell table:number-columns-repeated="8"/>
          <table:table-cell table:number-columns-repeated="16375"/>
        </table:table-row>
        <table:table-row table:style-name="ro16">
          <table:table-cell office:value-type="string" table:number-columns-spanned="9" table:number-rows-spanned="1" table:style-name="ce11">
            <text:p><text:span text:style-name="T6">(</text:span><text:span text:style-name="T5">X</text:span><text:span text:style-name="T6">) Sim ( ) Não ( ) <text:s/>Parcialmente</text:span></text:p>
          </table:table-cell>
          <table:covered-table-cell table:number-columns-repeated="8"/>
          <table:table-cell table:number-columns-repeated="16375"/>
        </table:table-row>
        <table:table-row table:style-name="ro18">
          <table:table-cell office:value-type="string" table:number-columns-spanned="9" table:number-rows-spanned="1" table:style-name="ce11">
            <text:p><text:span text:style-name="T6">X - Os salários dos empregados são realizados em conta diferente da conta do repasse, e a entidade transfere o</text:span></text:p>
            <text:p><text:span text:style-name="T6">recurso para essa finalidade?</text:span></text:p>
          </table:table-cell>
          <table:covered-table-cell table:number-columns-repeated="8"/>
          <table:table-cell table:number-columns-repeated="16375"/>
        </table:table-row>
        <table:table-row table:style-name="ro19">
          <table:table-cell office:value-type="string" table:number-columns-spanned="9" table:number-rows-spanned="2" table:style-name="ce10">
            <text:p><text:span text:style-name="T6">( ) Sim (<text:s/></text:span><text:span text:style-name="T5">X</text:span><text:span text:style-name="T6">) Não ( ) Parcialmente</text:span></text:p>
            <text:p><text:span text:style-name="T6">XI - Houve pagamento de juros e multas que justificasse o uso do recurso público para esta finalidade? ( ) Sim (<text:s/></text:span><text:span text:style-name="T5">X</text:span><text:span text:style-name="T6">) Não ( ) Parcialmente</text:span></text:p>
            <text:p><text:span text:style-name="T6">XII - Os documentos das despesas apresentados pela entidade identificam em seu corpo o órgão concessor, a</text:span></text:p>
            <text:p><text:span text:style-name="T6">fonte do recurso e os dados do instrumento, entre outros?</text:span></text:p>
            <text:p><text:span text:style-name="T6">(</text:span><text:span text:style-name="T5">X</text:span><text:span text:style-name="T6">) Sim ( ) Não ( ) <text:s/>Parcialmente</text:span></text:p>
            <text:p><text:span text:style-name="T6">XIII - A entidade apresenta balanço patrimonial seguindo as normas brasileira de contabilidade, específicas para as filantropias?</text:span></text:p>
            <text:p><text:span text:style-name="T6">(</text:span><text:span text:style-name="T5">X</text:span><text:span text:style-name="T6">) Sim ( ) Não ( ) <text:s/>Parcialmente</text:span></text:p>
            <text:p><text:span text:style-name="T6">XV - Parecer financeiro na forma do § 1º do art. 72 da lei <text:s/>13.019/2014.</text:span></text:p>
            <text:p><text:span text:style-name="T6">(</text:span><text:span text:style-name="T5">X</text:span><text:span text:style-name="T6">) Sim ( ) Não ( ) <text:s/>Parcialmente</text:span></text:p>
            <text:p><text:span text:style-name="T5">CONCLUSÃO</text:span></text:p>
            <text:p><text:span text:style-name="T6">Atesta quanto ao monitoramento e avaliação da parceria:<text:s/></text:span><text:span text:style-name="T5">Regular</text:span><text:span text:style-name="T6">.</text:span></text:p>
            <text:p><text:span text:style-name="T6">Guarulhos/SP, 11 de Junho de 2026.</text:span></text:p>
            <text:p><text:span text:style-name="T5">Sandra Regina de Oliveira</text:span></text:p>
            <text:p><text:span text:style-name="T6">CPF 064.869.398-85</text:span></text:p>
            <text:p><text:span text:style-name="T5">Carla Maria Barbosa de Oliveira Santos</text:span></text:p>
            <text:p><text:span text:style-name="T6">CPF: 275.133.838-04</text:span></text:p>
          </table:table-cell>
          <table:covered-table-cell table:number-columns-repeated="8"/>
          <table:table-cell table:number-columns-repeated="16375"/>
        </table:table-row>
        <table:table-row table:style-name="ro20">
          <table:covered-table-cell/>
          <table:covered-table-cell table:number-columns-repeated="8"/>
          <table:table-cell table:number-columns-repeated="16375"/>
        </table:table-row>
        <table:table-row table:style-name="ro21">
          <table:table-cell table:style-name="ce9">
            <draw:frame draw:z-index="8" draw:id="id7" draw:style-name="a81" draw:name="image3.png" svg:x="0.02075in" svg:y="0.05506in" svg:width="0.93377in" svg:height="0.93377in" style:rel-width="scale" style:rel-height="scale">
              <draw:image xlink:href="media/image3.png" xlink:type="simple" xlink:show="embed" xlink:actuate="onLoad"/>
              <svg:title/>
              <svg:desc/>
            </draw:frame>
          </table:table-cell>
          <table:table-cell office:value-type="string" table:number-columns-spanned="7" table:number-rows-spanned="1" table:style-name="ce47">
            <text:p><text:a xlink:href="https://sei.guarulhos.sp.gov.br/sei/"><text:span text:style-name="T7">A autenticidade do documento pode ser conferida no site<text:s/></text:span><text:span text:style-name="T8">https://sei.guarulhos.sp.gov.br/sei/ web/controlador_externo.php?acao=documento_conferir&amp;id_orgao_acesso_externo=0</text:span><text:span text:style-name="T7">, informando o código verificador<text:s/></text:span><text:span text:style-name="T9">4915242<text:s/></text:span><text:span text:style-name="T7">e o código CRC<text:s/></text:span><text:span text:style-name="T9">AD98E11E</text:span><text:span text:style-name="T7">.</text:span></text:a></text:p>
          </table:table-cell>
          <table:covered-table-cell table:number-columns-repeated="6"/>
          <table:table-cell table:style-name="ce2"/>
          <table:table-cell table:number-columns-repeated="16375"/>
        </table:table-row>
        <table:table-row table:style-name="ro12">
          <table:table-cell office:value-type="string" table:number-columns-spanned="9" table:number-rows-spanned="1" table:style-name="ce17">
            <text:p><text:span text:style-name="T10">PROCESSO:<text:s/></text:span><text:span text:style-name="T11">1118.2026/0012520-7</text:span></text:p>
          </table:table-cell>
          <table:covered-table-cell table:number-columns-repeated="5"/>
          <table:covered-table-cell>
            <draw:g draw:z-index="9" draw:name="Group 10" draw:id="id10">
              <svg:title/>
              <svg:desc/>
              <draw:frame draw:id="id8" draw:style-name="a82" draw:name="image4.png" svg:x="0.04606in" svg:y="0.1153in" svg:width="1.49208in" svg:height="0.2334in" style:rel-width="scale" style:rel-height="scale">
                <draw:image xlink:href="media/image4.png" xlink:type="simple" xlink:show="embed" xlink:actuate="onLoad"/>
                <svg:title/>
                <svg:desc/>
              </draw:frame>
              <draw:frame draw:id="id9" draw:style-name="a96" draw:name="Textbox 12" svg:x="0.04606in" svg:y="0.1153in" svg:width="1.49236in" svg:height="0.23403in">
                <draw:text-box>
                  <text:p text:style-name="a95" text:class-names="" text:cond-style-name=""><text:span text:style-name="a83" text:class-names="">DOC</text:span><text:span text:style-name="a84" text:class-names="">:</text:span><text:span text:style-name="a85" text:class-names=""><text:s text:c="1"/></text:span><text:span text:style-name="a86" text:class-names="">491524</text:span><text:span text:style-name="a87" text:class-names="">2 <text:s text:c="1"/></text:span><text:span text:style-name="a88" text:class-names=""><text:s text:c="1"/></text:span><text:span text:style-name="a89" text:class-names="">| <text:s text:c="1"/></text:span><text:span text:style-name="a90" text:class-names=""><text:s text:c="1"/></text:span><text:span text:style-name="a91" text:class-names="">VER</text:span><text:span text:style-name="a92" text:class-names="">:</text:span><text:span text:style-name="a93" text:class-names=""><text:s text:c="1"/></text:span><text:span text:style-name="a94" text:class-names="">2</text:span></text:p>
                </draw:text-box>
                <svg:title/>
                <svg:desc/>
              </draw:frame>
            </draw:g>
          </table:covered-table-cell>
          <table:covered-table-cell table:number-columns-repeated="2"/>
          <table:table-cell table:number-columns-repeated="16375"/>
        </table:table-row>
        <table:table-row table:style-name="ro22">
          <table:table-cell office:value-type="string" table:number-columns-spanned="9" table:number-rows-spanned="1" table:style-name="ce49">
            <text:p><text:span text:style-name="T12">SECRETARIA DE EDUCAÇÃO</text:span></text:p>
            <text:p><text:span text:style-name="T12">Rua Claudino Barbosa, 313 - Bairro Macedo CEP 07113-040 • Guarulhos/SP</text:span></text:p>
            <draw:custom-shape svg:x="0in" svg:y="0.39583in" svg:width="7.30208in" svg:height="0.00833in" draw:z-index="12" draw:id="id11" draw:style-name="a97" draw:name="Shape 13">
              <svg:title/>
              <svg:desc/>
              <draw:enhanced-geometry xmlns:dr3d="urn:oasis:names:tc:opendocument:xmlns:dr3d:1.0" draw:type="non-primitive" svg:viewBox="0 0 6677025 7620" draw:enhanced-path="M 6676982 7622 L 0 7622 0 0 6676982 0 6676982 7622 Z N" draw:text-areas="?f8 ?f10 ?f9 ?f11">
                <draw:equation draw:name="f0" draw:formula="left"/>
                <draw:equation draw:name="f1" draw:formula="right"/>
                <draw:equation draw:name="f2" draw:formula="top"/>
                <draw:equation draw:name="f3" draw:formula="bottom"/>
                <draw:equation draw:name="f4" draw:formula="?f3 - ?f2"/>
                <draw:equation draw:name="f5" draw:formula="?f1 - ?f0"/>
                <draw:equation draw:name="f6" draw:formula="?f5 / 6677025"/>
                <draw:equation draw:name="f7" draw:formula="?f4 / 7620"/>
                <draw:equation draw:name="f8" draw:formula="0 / ?f6"/>
                <draw:equation draw:name="f9" draw:formula="6677025 / ?f6"/>
                <draw:equation draw:name="f10" draw:formula="0 / ?f7"/>
                <draw:equation draw:name="f11" draw:formula="7620 / ?f7"/>
              </draw:enhanced-geometry>
            </draw:custom-shape>
          </table:table-cell>
          <table:covered-table-cell table:number-columns-repeated="8"/>
          <table:table-cell table:number-columns-repeated="16375"/>
        </table:table-row>
        <table:table-row table:number-rows-repeated="1048535" table:style-name="ro2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Times New Roman" svg:font-family="&quot;Times New Roman&quot;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number-style style:name="N4">
      <number:number number:decimal-places="2" number:min-decimal-places="2" number:min-integer-digits="1" number:grouping="true"/>
    </number:number-style>
    <number:date-style style:name="N36P0">
      <number:month number:style="long"/>
      <number:text>/</number:text>
      <number:day number:style="long"/>
      <number:text>/</number:text>
      <number:year number:style="long"/>
    </number:date-style>
    <number:text-style style:name="N36">
      <number:text-content/>
      <style:map style:condition="value()&gt;=0" style:apply-style-name="N36P0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228</meta:generator>
    <meta:initial-creator>Roger</meta:initial-creator>
    <dc:creator>Roger Chagas</dc:creator>
    <meta:creation-date>2026-08-05T20:35:00Z</meta:creation-date>
    <dc:date>2026-08-05T20:35:09Z</dc:date>
    <meta:user-defined meta:name="Created" meta:value-type="date">2026-06-11T00:00:00Z</meta:user-defined>
    <meta:user-defined meta:name="Creator">PDFium</meta:user-defined>
    <meta:user-defined meta:name="Producer">PDFium</meta:user-defined>
    <meta:user-defined meta:name="LastSaved" meta:value-type="date">2026-06-11T00:00:00Z</meta:user-defined>
  </office:meta>
</office:document-meta>
</file>